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, Helvetica, sans-serif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loext:opacity="100%" style:font-name="Arial" fo:font-size="10.5pt" fo:letter-spacing="normal" fo:font-style="normal" fo:font-weight="normal"/>
    </style:style>
    <style:style style:name="P2" style:family="paragraph" style:parent-style-name="Text_20_body">
      <style:paragraph-properties fo:margin-left="0cm" fo:margin-right="0cm" fo:text-align="justify" style:justify-single-word="false" fo:orphans="2" fo:widows="2" fo:text-indent="0cm" style:auto-text-indent="false"/>
    </style:style>
    <style:style style:name="T1" style:family="text">
      <style:text-properties fo:font-variant="normal" fo:text-transform="none" fo:color="#000000" loext:opacity="100%" style:font-name="Arial" fo:font-size="10.5pt" fo:letter-spacing="normal" fo:font-style="normal" fo:font-weight="normal"/>
    </style:style>
    <style:style style:name="T2" style:family="text"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zanowni Państwo, Drodzy Mieszkańcy!</text:p>
      <text:p text:style-name="P1">Gmina Borzęcin aby ułatwić Mieszkańcom udział w Narodowym Spisie Powszechnym Ludności i Mieszkań 2021, uruchamia dodatkowy punkt spisowy w Urzędzie Gminy Borzęcin, w którym Rachmistrzowie z terenu naszej gminy będą spisywać wszystkie chętne osoby.</text:p>
      <text:p text:style-name="P1">Wszyscy którzy jeszcze nie wypełnili obowiązku spisowego będą mogli skorzystać z punktu spisowego <text:span text:style-name="T2">w Urzędzie Gminy Borzęcin w najbliższy czwartek tj. 15 lipca w godzinach 16.00 – 21. 00.</text:span></text:p>
      <text:p text:style-name="P2"><text:span text:style-name="Strong_20_Emphasis"><text:span text:style-name="T1">UWAGA! Aby dokonać spisu należy zabrać ze sobą numer PESEL swój oraz pozostałych domowników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, Helvetica, sans-serif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1-07-13T09:35:24.317000000</meta:creation-date>
    <dc:date>2021-07-13T09:40:13.893000000</dc:date>
    <meta:editing-duration>PT4M50S</meta:editing-duration>
    <meta:editing-cycles>1</meta:editing-cycles>
    <meta:document-statistic meta:table-count="0" meta:image-count="0" meta:object-count="0" meta:page-count="1" meta:paragraph-count="4" meta:word-count="80" meta:character-count="561" meta:non-whitespace-character-count="484"/>
    <meta:generator>LibreOffice/7.0.4.2$Windows_X86_64 LibreOffice_project/dcf040e67528d9187c66b2379df5ea4407429775</meta:generator>
  </office:meta>
</office:document-meta>
</file>